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40B000002F143BB1C70.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master-page-name="">
      <style:paragraph-properties style:page-number="auto"/>
      <style:text-properties officeooo:paragraph-rsid="0006bea7"/>
    </style:style>
    <style:style style:name="P2" style:family="paragraph" style:parent-style-name="Standard">
      <style:text-properties officeooo:paragraph-rsid="0006bea7" fo:background-color="transparent"/>
    </style:style>
    <style:style style:name="T1" style:family="text">
      <style:text-properties fo:background-color="transparent" loext:char-shading-value="0"/>
    </style:style>
    <style:style style:name="T2" style:family="text">
      <style:text-properties officeooo:rsid="00092fca"/>
    </style:style>
    <style:style style:name="T3" style:family="text">
      <style:text-properties officeooo:rsid="00096e8a"/>
    </style:style>
    <style:style style:name="T4" style:family="text">
      <style:text-properties officeooo:rsid="000a1387"/>
    </style:style>
    <style:style style:name="T5" style:family="text">
      <style:text-properties officeooo:rsid="000bbaec"/>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1" text:anchor-type="char" svg:x="-1.339cm" svg:y="-0.34cm" svg:width="22.881cm" svg:height="15.637cm" draw:z-index="0"><draw:image xlink:href="Pictures/100000000000040B000002F143BB1C70.jpg" xlink:type="simple" xlink:show="embed" xlink:actuate="onLoad" draw:mime-type="image/jpeg"/></draw:frame>Notre m<text:span text:style-name="T1">aison de Nébian</text:span></text:p>
      <text:p text:style-name="P2">Il s'agit d'une maison ossature bois et paille (37 mm) enduit extérieur : mortier de chaux aérienne, enduit intérieur : argile et sable.</text:p>
      <text:p text:style-name="P2">Isolation toiture : 280 mm de fibres de bois.</text:p>
      <text:p text:style-name="P2">La maison est construit<text:span text:style-name="T2">e</text:span> sur un terrain très pentu. Les altitudes sont tirées de Google Earth et sont noté<text:span text:style-name="T2">e</text:span>s en rouge en partant de 134 au niveau du voisin au-dessous de nous jusqu'au haut de notre terrain passe un chemin pour VTT à 159 m.</text:p>
      <text:p text:style-name="P2">1) accès et parking (altitude 141 à149) en terre battue et dalle gazon lors de fortes déclivités au niveau du passage des roues des véhicules</text:p>
      <text:p text:style-name="P2">2) capteur solaire thermique sans vitrage. Il a l'avantage de ne jamais monter en dessus de 85° même par le plus fort soleil d'été</text:p>
      <text:p text:style-name="P2">3) pui<text:span text:style-name="T2">t</text:span>s canadien à 2 m de profondeur, tube de 200 mm en faïence couplé avec une ventilation double flux. La production de chaleur est complétée par une cheminée dans le séjour avec bouilleur pour la production de l'eau chaude sanitaire. Ce n'est nécessaire que quand le soleil est bas dans les mois les plus froids. Durant l'hiver le capteur solaire permet de chauffer la dalle de béton dès que la température de l'eau atteint 25°. 4 et 5 : filtres pour l'eau grise, pour la partie ouest de la maison planté<text:span text:style-name="T2">e </text:span>de bambous et pour la partie est et pour la piscine filtres verticales de bois déchiqueté et colonisé par de nombreux vers de terre. 6,7 et 8:5 citernes de 3000 l (3 citernes au point 7) pour la récolte de l'eau de pluie, quand les citernes sont pleines, nous pompons l'eau dans l'étang (11). L'étang, lors de fortes pluies, est alimenté par le chemin de VTT (12) qui draine la partie nord du chemin au point 13. Le chemin alimente aussi le 14 qui s'écoule dans un drainage (15) de 60 cm de profondeur et rempli de branchages avant de remettre la terre (butte selon Sepp Holzer). La butte est aussi alimentée par le trop-plein de l'étang. L'eau pompée passe d'abord dans une petite cuve en béton (16) avant de déverser dans l'étang qui est légèrement plus bas. Cette cuve aux 3/4 pleine quand l'étang est plein permet l'arrosage automatique en contrebas. Les petits rectangles blancs (10) sont des carreaux de faïence que nous poserons dans les parties cultivées pour maintenir t<text:span text:style-name="T3">ant</text:span> que l'on peut une humidité permettant la vie des vers de terre. <text:span text:style-name="T4">En octobre 2018 nous avons eu 360 mm de pluis en 36 heures sans problème. </text:span><text:span text:style-name="T5">9 : gazon sans arrosage depuis février 2024 (phyla nadiflora)</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CH"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fr" fo:country="CH"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0.55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8-03T17:49:27.249085500</meta:creation-date>
    <dc:date>2025-08-14T19:59:00.585340900</dc:date>
    <meta:editing-duration>PT27M4S</meta:editing-duration>
    <meta:editing-cycles>6</meta:editing-cycles>
    <meta:generator>LibreOffice/25.2.5.2$Windows_X86_64 LibreOffice_project/03d19516eb2e1dd5d4ccd751a0d6f35f35e08022</meta:generator>
    <meta:print-date>2025-08-14T19:58:34.010655200</meta:print-date>
    <meta:printed-by>Fichiers PDF</meta:printed-by>
    <meta:document-statistic meta:table-count="0" meta:image-count="1" meta:object-count="0" meta:page-count="1" meta:paragraph-count="7" meta:word-count="431" meta:character-count="2405" meta:non-whitespace-character-count="1981"/>
  </office:meta>
</office:document-meta>
</file>